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знаний-в-ранхигс-отметят-в-онлайн-формате"/>День знаний в РАНХиГС отметят в онлайн-формате<text:bookmark-end text:name="день-знаний-в-ранхигс-отметят-в-онлайн-формате"/></text:h>
      <text:p text:style-name="First_20_paragraph">14.08.2020</text:p>
      <text:p text:style-name="Text_20_body">Торжественные мероприятия, приуроченные ко Дню знаний, пройдут в Российской академии народного хозяйства и государственной службы (РАНХиГС) при президенте РФ в онлайн формате. Об этом сообщили в <text:a xlink:type="simple" xlink:href="https://www.mskagency.ru/materials/3032397" office:name=""><text:span text:style-name="Definition">Агентстве городских новостей «Москва»</text:span></text:a> со ссылкой на проректора академии Ивана Федотова.</text:p>
      <text:p text:style-name="Text_20_body">По словам Федотова, академия заботится о здоровье своих студентов и преподавательского состава, и поэтому не планирует традиционных массовых мероприятий в стенах ВУЗа. При этом встреча все равно состоится, но в онлайн-формате. Праздничная программа пройдет среди всей региональной сети РАНХиГС, в которой примут участие руководители академии, руководители филиалов, студенты и популярные артисты.</text:p>
      <text:p text:style-name="Text_20_body">Выдача студенческих билетов, пропусков, зачетных книжек и сувениров будет проводиться в очном формате, но с соблюдением строго установленного графика, который в ближайшее время подготовят деканаты.</text:p>
      <text:p text:style-name="Text_20_body"><text:line-break/></text:p>
      <text:p text:style-name="Text_20_body">Адрес страницы: <text:a xlink:type="simple" xlink:href="http://troparevo-nikulino.mos.ru/presscenter/news/detail/9136066.html" office:name=""><text:span text:style-name="Definition">http://troparevo-nikulino.mos.ru/presscenter/news/detail/9136066.html</text:span></text:a></text:p>
      <text:p text:style-name="Text_20_body"><text:a xlink:type="simple" xlink:href="http://troparevo-nikulino.mos.ru" office:name=""><text:span text:style-name="Definition">Управа района Тропарево-Нику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1T14:37:31Z</meta:creation-date>
    <dc:date>2025-02-21T14:37:31Z</dc:date>
  </office:meta>
</office:document-meta>
</file>